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AA000000F092491F9D.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DejaVu Sans" svg:font-family="'DejaVu Sans'" style:font-pitch="variable"/>
    <style:font-face style:name="Nimbus Roman No9 L" svg:font-family="'Nimbus Roman No9 L'" style:font-family-generic="roman" style:font-pitch="variable"/>
    <style:font-face style:name="Nimbus Sans L" svg:font-family="'Nimbus Sans L'" style:font-family-generic="swiss" style:font-pitch="variable"/>
  </office:font-face-decls>
  <office:automatic-styles>
    <style:style style:name="Taula1" style:family="table">
      <style:table-properties style:width="16.999cm" style:rel-width="100%" table:align="left"/>
    </style:style>
    <style:style style:name="Taula1.A" style:family="table-column">
      <style:table-column-properties style:column-width="12.217cm" style:rel-column-width="47099*"/>
    </style:style>
    <style:style style:name="Taula1.B" style:family="table-column">
      <style:table-column-properties style:column-width="4.782cm" style:rel-column-width="18436*"/>
    </style:style>
    <style:style style:name="Taula1.A1" style:family="table-cell">
      <style:table-cell-properties fo:padding="0.049cm" fo:border="none"/>
    </style:style>
    <style:style style:name="Taula1.B1" style:family="table-cell">
      <style:table-cell-properties style:vertical-align="middle" fo:padding="0.049cm" fo:border="none"/>
    </style:style>
    <style:style style:name="P1" style:family="paragraph" style:parent-style-name="Text_20_body">
      <style:paragraph-properties fo:margin-left="0.397cm" fo:margin-right="0.132cm" fo:text-indent="0cm" style:auto-text-indent="false"/>
      <style:text-properties fo:font-size="24pt" style:font-size-asian="24pt" style:font-size-complex="24pt"/>
    </style:style>
    <style:style style:name="P2" style:family="paragraph" style:parent-style-name="Text_20_body">
      <style:paragraph-properties fo:margin-left="0.397cm" fo:margin-right="0.132cm" fo:text-indent="0cm" style:auto-text-indent="false"/>
    </style:style>
    <style:style style:name="P3" style:family="paragraph" style:parent-style-name="Text_20_body">
      <style:text-properties fo:font-size="24pt" style:font-size-asian="24pt" style:font-size-complex="24pt"/>
    </style:style>
    <style:style style:name="P4" style:family="paragraph" style:parent-style-name="Table_20_Contents">
      <style:paragraph-properties fo:margin-top="0cm" fo:margin-bottom="0.499cm" fo:text-align="justify" style:justify-single-word="false"/>
    </style:style>
    <style:style style:name="P5" style:family="paragraph" style:parent-style-name="Table_20_Contents">
      <style:paragraph-properties fo:text-align="center" style:justify-single-word="false"/>
    </style:style>
    <style:style style:name="P6" style:family="paragraph" style:parent-style-name="Text_20_body">
      <style:paragraph-properties fo:margin-top="0cm" fo:margin-bottom="0cm"/>
    </style:style>
    <style:style style:name="P7" style:family="paragraph" style:parent-style-name="Text_20_body" style:list-style-name="L1"/>
    <style:style style:name="P8" style:family="paragraph" style:parent-style-name="Text_20_body" style:list-style-name="L1">
      <style:paragraph-properties fo:margin-top="0cm" fo:margin-bottom="0cm"/>
    </style:style>
    <style:style style:name="P9" style:family="paragraph" style:parent-style-name="Text_20_body">
      <style:text-properties fo:color="#ff0000" fo:font-weight="bold"/>
    </style:style>
    <style:style style:name="P10" style:family="paragraph" style:parent-style-name="Text_20_body" style:list-style-name="L2">
      <style:paragraph-properties fo:margin-top="0cm" fo:margin-bottom="0cm"/>
    </style:style>
    <style:style style:name="P11" style:family="paragraph" style:parent-style-name="Text_20_body" style:list-style-name="L2"/>
    <style:style style:name="P12" style:family="paragraph" style:parent-style-name="Text_20_body" style:list-style-name="L3">
      <style:paragraph-properties fo:margin-top="0cm" fo:margin-bottom="0cm"/>
    </style:style>
    <style:style style:name="P13" style:family="paragraph" style:parent-style-name="Text_20_body" style:list-style-name="L3"/>
    <style:style style:name="P14" style:family="paragraph" style:parent-style-name="Text_20_body" style:list-style-name="L4">
      <style:paragraph-properties fo:margin-top="0cm" fo:margin-bottom="0cm"/>
    </style:style>
    <style:style style:name="P15" style:family="paragraph" style:parent-style-name="Text_20_body" style:list-style-name="L4"/>
    <style:style style:name="P16" style:family="paragraph" style:parent-style-name="Heading_20_1">
      <style:paragraph-properties fo:break-before="page"/>
    </style:style>
    <style:style style:name="P17" style:family="paragraph" style:parent-style-name="Text_20_body" style:list-style-name="L5">
      <style:paragraph-properties fo:margin-top="0cm" fo:margin-bottom="0cm"/>
    </style:style>
    <style:style style:name="P18" style:family="paragraph" style:parent-style-name="Text_20_body" style:list-style-name="L5"/>
    <style:style style:name="P19" style:family="paragraph" style:parent-style-name="Text_20_body" style:list-style-name="L6">
      <style:paragraph-properties fo:margin-top="0cm" fo:margin-bottom="0cm"/>
    </style:style>
    <style:style style:name="P20" style:family="paragraph" style:parent-style-name="Text_20_body" style:list-style-name="L6"/>
    <style:style style:name="T1" style:family="text" style:parent-style-name="Strong_20_Emphasis">
      <style:text-properties fo:font-size="24pt" style:font-size-asian="24pt" style:font-size-complex="24pt"/>
    </style:style>
    <style:style style:name="T2" style:family="text">
      <style:text-properties fo:font-weight="bold"/>
    </style:style>
    <style:style style:name="T3" style:family="text">
      <style:text-properties style:text-underline-style="solid" style:text-underline-width="auto" style:text-underline-color="font-color"/>
    </style:style>
    <style:style style:name="T4" style:family="text">
      <style:text-properties fo:font-style="italic"/>
    </style:style>
    <style:style style:name="fr1" style:family="graphic" style:parent-style-name="Graphics">
      <style:graphic-properties fo:margin-left="0cm" fo:margin-right="0cm" fo:margin-top="0cm" fo:margin-bottom="0cm" style:vertical-pos="top" style:vertical-rel="baseline" fo:padding="0cm" fo:border="0.035cm solid #000080"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2">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3">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4">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5">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6">
      <text:list-level-style-bullet text:level="1" text:style-name="Bullet_20_Symbols" style:num-suffix="." text:bullet-char="•">
        <style:list-level-properties text:space-before="0.748cm" text:min-label-width="0.499cm"/>
        <style:text-properties style:font-name="StarSymbol"/>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Journal of</text:p>
      <text:p text:style-name="P2"><text:span text:style-name="T1">Educational Technology &amp; Society</text:span></text:p>
      <text:p text:style-name="P3"/>
      <table:table table:name="Taula1" table:style-name="Taula1">
        <table:table-column table:style-name="Taula1.A"/>
        <table:table-column table:style-name="Taula1.B"/>
        <table:table-row>
          <table:table-cell table:style-name="Taula1.A1" office:value-type="string">
            <text:p text:style-name="P4"><text:span text:style-name="Strong_20_Emphasis">Published By</text:span></text:p>
            <text:p text:style-name="P4">International Forum of Educational Technology &amp; Society</text:p>
            <text:p text:style-name="P4"><text:span text:style-name="Strong_20_Emphasis">Bibliographic Information</text:span></text:p>
            <text:p text:style-name="P4">ISSN: 1436-4522 (online) and 1176-3647 (print)</text:p>
            <text:p text:style-name="P4"><text:span text:style-name="Strong_20_Emphasis">Abstracting/ Indexing</text:span></text:p>
            <text:p text:style-name="P4">Get an overview of <text:a xlink:type="simple" xlink:href="http://www.ifets.info/index_info.php" office:target-frame-name="main" xlink:show="replace">abstracting/ indexing information</text:a> </text:p>
            <text:p text:style-name="P4"><text:span text:style-name="Strong_20_Emphasis">Search for Articles</text:span></text:p>
            <text:p text:style-name="P4">Search the articles of the Educational Technology &amp; Society Journal using the <text:a xlink:type="simple" xlink:href="http://www.ifets.info/search.php?search=simple">quick search</text:a> or the <text:a xlink:type="simple" xlink:href="http://www.ifets.info/search.php?search=advanced">advanced search</text:a>. </text:p>
          </table:table-cell>
          <table:table-cell table:style-name="Taula1.B1" office:value-type="string">
            <text:p text:style-name="P5"><draw:a xlink:type="simple" xlink:href="http://www.ifets.info/journal.html" office:target-frame-name="_blank" xlink:show="new"><draw:frame draw:style-name="fr1" draw:name="Imatges1" text:anchor-type="as-char" svg:width="4.568cm" svg:height="6.421cm" draw:z-index="0"><draw:image xlink:href="Pictures/10000000000000AA000000F092491F9D.png" xlink:type="simple" xlink:show="embed" xlink:actuate="onLoad"/><svg:desc>Journal of Educational Technology &amp; Society</svg:desc></draw:frame></draw:a></text:p>
          </table:table-cell>
        </table:table-row>
      </table:table>
      <text:p text:style-name="P6"/>
      <text:p text:style-name="P6">The Journal of Educational Technology &amp; Society is included in the Thomson Scientific Social Sciences Citation Index (SSCI) <text:span text:style-name="Strong_20_Emphasis">with impact factor of 0.267</text:span> according to Thomson Scientific 2005 Journal Citations Report. </text:p>
      <text:p text:style-name="P3"/>
      <text:h text:style-name="Heading_20_1" text:outline-level="1" text:is-list-header="true">Authors Guidelines</text:h>
      <text:h text:style-name="Heading_20_3" text:outline-level="3" text:is-list-header="true">Submission categories</text:h>
      <text:p text:style-name="Text_20_body">Please click the links below for corresponding manuscript preparation guidelines: </text:p>
      <text:list text:style-name="L1">
        <text:list-item>
          <text:p text:style-name="P7"><text:a xlink:type="simple" xlink:href="http://www.ifets.info/rev.php?pub=true">Peer reviewed publications</text:a> </text:p>
          <text:p text:style-name="P8">a) Full length articles (between 4000 and 7000 words) </text:p>
          <text:p text:style-name="P8">b) Short articles, Critiques and Case studies (up to 3000 words) </text:p>
        </text:list-item>
        <text:list-item>
          <text:p text:style-name="P8"><text:a xlink:type="simple" xlink:href="http://www.ifets.info/rev.php?book=true">Book reviews</text:a> </text:p>
        </text:list-item>
        <text:list-item>
          <text:p text:style-name="P8"><text:a xlink:type="simple" xlink:href="http://www.ifets.info/rev.php?sw=true">Software reviews </text:a></text:p>
        </text:list-item>
        <text:list-item>
          <text:p text:style-name="P7"><text:a xlink:type="simple" xlink:href="http://www.ifets.info/rev.php?ws=true">Website reviews </text:a></text:p>
        </text:list-item>
      </text:list>
      <text:p text:style-name="Text_20_body">The articles should be original, unpublished, and not in consideration for publication elsewhere at the time of submission to Educational Technology &amp; Society and four months thereafter.</text:p>
      <text:p text:style-name="Text_20_body">All peer review publications will be refereed in double-blind review process by at least two international reviewers with expertise in the relevant subject area. Book, Software and Website Reviews will not be reviewed, but the editors reserve the right to refuse or edit review. </text:p>
      <text:h text:style-name="Heading_20_3" text:outline-level="3" text:is-list-header="true">Submission procedure</text:h>
      <text:p text:style-name="P9">Authors, submitting articles for a particular special issue, should send their submissions directly to the appropriate Guest Editor. Guest Editors will advise the authors regarding submission procedure for the final version. </text:p>
      <text:p text:style-name="Text_20_body">All submissions should be in electronic form. The editors will acknowledge the receipt of submission as soon as possible. </text:p>
      <text:p text:style-name="Text_20_body">Please submit via email as attached files, or on a 3.5" disk. The preferred formats for submission are Word document and RTF, but editors will try their best for other formats too. For figures, BMP, GIF and JPEG (JPG) are the preferred formats. <text:span text:style-name="Strong_20_Emphasis">Authors must supply separate figures</text:span> in one of these formats besides embedding them in text at appropriate places (not at the end of the manuscript). In case the file(s) can't be opened, editors will contact the corresponding author by email. </text:p>
      <text:p text:style-name="Text_20_body">Please provide following details with each submission: </text:p>
      <text:list text:style-name="L2">
        <text:list-item>
          <text:p text:style-name="P10">Author(s) full name(s) including title(s) </text:p>
        </text:list-item>
        <text:list-item>
          <text:p text:style-name="P10">Name of corresponding author </text:p>
        </text:list-item>
        <text:list-item>
          <text:p text:style-name="P10">Job title(s) </text:p>
        </text:list-item>
        <text:list-item>
          <text:p text:style-name="P10">Organisation(s) </text:p>
        </text:list-item>
        <text:list-item>
          <text:p text:style-name="P11">Full contact details of all authors including email address, postal address, telephone and fax numbers </text:p>
        </text:list-item>
      </text:list>
      <text:p text:style-name="Text_20_body">The submissions should be uploaded at <text:a xlink:type="simple" xlink:href="http://www.ifets.info/ets_journal/upload.php" office:target-frame-name="_blank" xlink:show="new">http://www.ifets.info/ets_journal/upload.php</text:a>. In case of difficulties, they can also be sent via email to (Subject: Submission for Educational Technology &amp; Society journal): <text:a xlink:type="simple" xlink:href="mailto:kinshuk@ieee.org"><text:span text:style-name="T2">kinshuk@ieee.org</text:span></text:a>. In the email, please state clearly that "the manuscript is original material that has not been published, and is not being considered for publication elsewhere during review process".</text:p>
      <text:p text:style-name="Text_20_body">or by post to (on floppy or CD, <text:span text:style-name="Strong_20_Emphasis">no hardcopy submissions accepted</text:span>): </text:p>
      <text:p text:style-name="P6"><text:span text:style-name="Strong_20_Emphasis">Dr. Kinshuk </text:span></text:p>
      <text:p text:style-name="P6"><text:span text:style-name="Strong_20_Emphasis">Information System Department </text:span></text:p>
      <text:p text:style-name="P6"><text:span text:style-name="Strong_20_Emphasis">Massey University, Private Bag 11-222 </text:span></text:p>
      <text:p text:style-name="P6"><text:span text:style-name="Strong_20_Emphasis">Palmerston North </text:span></text:p>
      <text:p text:style-name="P6"><text:span text:style-name="Strong_20_Emphasis">New Zealand </text:span></text:p>
      <text:p text:style-name="P6"><text:span text:style-name="Strong_20_Emphasis">Tel: +64 6 350 5799 ext. 2090 </text:span></text:p>
      <text:p text:style-name="P6"><text:span text:style-name="Strong_20_Emphasis">Fax: +64 6 350 5725 </text:span></text:p>
      <text:p text:style-name="Text_20_body">Copyright message</text:p>
      <text:p text:style-name="Text_20_body">Copyright by the International Forum of Educational Technology &amp; Society (IFETS). The authors and the forum jointly retain the copyright of the articles. Permission to make digital or hard copies of part or all of this work for personal or classroom use is granted without fee provided that copies are not made or distributed for profit or commercial advantage and that copies bear the full citation on the first page. Copyrights for components of this work owned by others than IFETS must be honoured. Abstracting with credit is permitted. To copy otherwise, to republish, to post on servers, or to redistribute to lists, requires prior specific permission and/or a fee. Request permissions from the editors at <text:a xlink:type="simple" xlink:href="mailto:kinshuk@ieee.org">kinshuk@ieee.org</text:a> </text:p>
      <text:p text:style-name="Standard"/>
      <text:h text:style-name="Heading_20_1" text:outline-level="1" text:is-list-header="true">Peer review manuscript preparation guidelines</text:h>
      <text:p text:style-name="Text_20_body">(These guidelines apply to all full length papers, short papers, critiques and case studies) </text:p>
      <text:h text:style-name="Heading_20_3" text:outline-level="3" text:is-list-header="true">Word length of submission </text:h>
      <text:list text:style-name="L3">
        <text:list-item>
          <text:p text:style-name="P12">Full paper: 4000 to 7000 words </text:p>
        </text:list-item>
        <text:list-item>
          <text:p text:style-name="P12">Short paper: up to 3000 words </text:p>
        </text:list-item>
        <text:list-item>
          <text:p text:style-name="P12">Critique: up to 3000 words </text:p>
        </text:list-item>
        <text:list-item>
          <text:p text:style-name="P13">Case study: up to 3000 words </text:p>
        </text:list-item>
      </text:list>
      <text:h text:style-name="Heading_20_3" text:outline-level="3" text:is-list-header="true">General guidelines </text:h>
      <text:p text:style-name="Text_20_body">Each article should have at least following items: </text:p>
      <text:list text:style-name="L4">
        <text:list-item>
          <text:p text:style-name="P14">title (up to 10 words) </text:p>
        </text:list-item>
        <text:list-item>
          <text:p text:style-name="P14">complete communication details of all authors </text:p>
        </text:list-item>
        <text:list-item>
          <text:p text:style-name="P14">an informative abstract (75 to 200 words) presenting the main points of the paper and the author's conclusions </text:p>
        </text:list-item>
        <text:list-item>
          <text:p text:style-name="P14">four - five descriptive keywords </text:p>
        </text:list-item>
        <text:list-item>
          <text:p text:style-name="P14">main body of paper </text:p>
        </text:list-item>
        <text:list-item>
          <text:p text:style-name="P14">conclusion </text:p>
        </text:list-item>
        <text:list-item>
          <text:p text:style-name="P15">references </text:p>
        </text:list-item>
      </text:list>
      <text:p text:style-name="Text_20_body">Submissions should be single spaced. </text:p>
      <text:p text:style-name="Text_20_body">Footnotes and endnotes are <text:span text:style-name="Strong_20_Emphasis">not</text:span> accepted, all such information should be included in main text. </text:p>
      <text:p text:style-name="Text_20_body">The paragraphs should not be indented. There should be one line space between consecutive paragraphs. </text:p>
      <text:p text:style-name="Text_20_body">There should be single space between full stop of previous sentence and first word of next sentence in a paragraph. </text:p>
      <text:p text:style-name="Text_20_body">The keywords (just after the abstract) should be separated by <text:span text:style-name="Strong_20_Emphasis">comma</text:span>, and each keyword phrase should have initial caps (for example, Internet based system, Distance learning). </text:p>
      <text:p text:style-name="Text_20_body">Do not use '<text:span text:style-name="T3">underline</text:span>' to highlight text. Use '<text:span text:style-name="T4">italic</text:span>' instead. </text:p>
      <text:h text:style-name="Heading_20_3" text:outline-level="3" text:is-list-header="true">Headings </text:h>
      <text:p text:style-name="Text_20_body">Articles should be subdivided into unnumbered sections, using short, meaningful sub-headings. Please use only two level headings as far as possible. Use 'Heading 1' and 'Heading 2' styles of your word processor's template to indicate them. If that is not possible, use 12 point bold for first level headings and 10 point bold for second level heading. If you must use third level headings, use 10 point italic for this purpose. </text:p>
      <text:p text:style-name="Text_20_body">There should be one blank line after each heading and two blank lines before each heading (except when two headings are consecutive, there should be one blank like between them). </text:p>
      <text:h text:style-name="Heading_20_3" text:outline-level="3" text:is-list-header="true">Tables </text:h>
      <text:p text:style-name="Text_20_body">Tables should be included in the text at appropriate places and centered horizontally. Captions (maximum 6 to 8 words each) must be provided for every table (above the table) and must be referenced in the text. </text:p>
      <text:h text:style-name="Heading_20_3" text:outline-level="3" text:is-list-header="true">Figures </text:h>
      <text:p text:style-name="Text_20_body">Figures should be included in the text at appropriate places and centered horizontally. Captions (maximum 6 to 8 words each) must be provided for every figure (below the figure) and must be referenced in the text. The figures must <text:span text:style-name="Strong_20_Emphasis">NOT</text:span> be larger than 500 pixels in width. </text:p>
      <text:p text:style-name="Text_20_body">Please provide all figures separately in GIF or JPEG (JPG) formats besides embedding them in the text. </text:p>
      <text:h text:style-name="Heading_20_3" text:outline-level="3" text:is-list-header="true">References </text:h>
      <text:p text:style-name="Text_20_body">All references should be listed in alphabetical order at the end of the article under the heading 'References'. </text:p>
      <text:p text:style-name="Text_20_body">All references must be cited in the article using "authors (year)" style e.g. Merrill &amp; Twitchell (1994) or "(authors1, year1; authors2, year2)" style e.g. (Merrill, 1999; Kommers et al., 1997). </text:p>
      <text:p text:style-name="Text_20_body"><text:span text:style-name="Strong_20_Emphasis">Do not use numbering style to cite the reference in the text</text:span> e.g. "this was done in this way and was found successful [23]." </text:p>
      <text:p text:style-name="Text_20_body">It is important to provide complete information in references. Please follow the patterns below: </text:p>
      <text:p text:style-name="Text_20_body"><text:span text:style-name="Strong_20_Emphasis">Journal article</text:span> </text:p>
      <text:p text:style-name="Text_20_body">Laszlo, A. &amp; Castro, K. (1995). Technology and values: Interactive learning environments for future generations. Educational Technology, 35 (2), 7-13. </text:p>
      <text:p text:style-name="Text_20_body"><text:span text:style-name="Strong_20_Emphasis">Newspaper article</text:span> </text:p>
      <text:p text:style-name="Text_20_body">Blunkett, D. (1998). Cash for Competence. <text:span text:style-name="T4">Times Educational Supplement</text:span>, July 24, 1998, 15. </text:p>
      <text:p text:style-name="Text_20_body"><text:span text:style-name="T4">or</text:span> </text:p>
      <text:p text:style-name="Text_20_body">Clark, E. (1999). There'll never be enough bandwidth. <text:span text:style-name="T4">Personal Computer World</text:span>, July 26, 1999, <text:a xlink:type="simple" xlink:href="http://www.vnunet.co.uk/News/88174" office:target-frame-name="_blank" xlink:show="new">http://www.vnunet.co.uk/News/88174</text:a>. </text:p>
      <text:p text:style-name="Text_20_body"><text:span text:style-name="Strong_20_Emphasis">Book (authored or edited)</text:span> </text:p>
      <text:p text:style-name="Text_20_body">Brown, S. &amp; McIntyre, D. (1993). <text:span text:style-name="T4">Making sense of Teaching</text:span>, Buckingham: Open University. </text:p>
      <text:p text:style-name="Text_20_body"><text:span text:style-name="Strong_20_Emphasis">Chapter in book/proceedings</text:span> </text:p>
      <text:p text:style-name="Text_20_body">Malone, T. W. (1984). Toward a theory of intrinsically motivating instruction. In Walker, D. F. &amp; Hess, R. D. (Eds.) <text:span text:style-name="T4">Instructional software: principles and perspectives for design and use</text:span>, California: Wadsworth Publishing Company, 68-95. </text:p>
      <text:p text:style-name="Text_20_body"><text:span text:style-name="Strong_20_Emphasis">Internet reference</text:span> </text:p>
      <text:p text:style-name="Text_20_body">Fulton, J. C. (1996). <text:span text:style-name="T4">Writing assignment as windows, not walls: enlivening unboundedness through boundaries</text:span>, retrieved July 7, 2002 from <text:a xlink:type="simple" xlink:href="http://leahi.kcc.hawaii.edu/org/tcc-conf96/fulton.html" office:target-frame-name="_blank" xlink:show="new">http://leahi.kcc.hawaii.edu/org/tcc-conf96/fulton.html</text:a></text:p>
      <text:p text:style-name="Standard"/>
      <text:h text:style-name="P16" text:outline-level="1" text:is-list-header="true">Aims and Scope</text:h>
      <text:p text:style-name="Text_20_body"><text:span text:style-name="T4">Educational Technology &amp; Society</text:span> is a quarterly journal (January, April, July and October). </text:p>
      <text:p text:style-name="Text_20_body"><text:span text:style-name="T4">Educational Technology &amp; Society</text:span> seeks academic articles on the issues affecting the developers of educational systems and educators who implement and manage such systems. The articles should discuss the perspectives of both communities and their relation to each other: </text:p>
      <text:list text:style-name="L5">
        <text:list-item>
          <text:p text:style-name="P17">Educators aim to use technology to enhance individual learning as well as to achieve widespread education and expect the technology to blend with their individual approach to instruction. However, most educators are not fully aware of the benefits that may be obtained by proactively harnessing the available technologies and how they might be able to influence further developments through systematic feedback and suggestions. </text:p>
        </text:list-item>
        <text:list-item>
          <text:p text:style-name="P18">Educational system developers and artificial intelligence (AI) researchers are sometimes unaware of the needs and requirements of typical teachers, with a possible exception of those in the computer science domain. In transferring the notion of a 'user' from the human-computer interaction studies and assigning it to the 'student', the educator's role as the 'implementer/ manager/ user' of the technology has been forgotten. </text:p>
        </text:list-item>
      </text:list>
      <text:p text:style-name="Text_20_body">The aim of the journal is to help them better understand each other's role in the overall process of education and how they may support each other. The articles should be original, unpublished, and not in consideration for publication elsewhere at the time of submission to Educational Technology &amp; Society and four months thereafter. </text:p>
      <text:p text:style-name="Text_20_body">The scope of the journal is very broad as can be seen from the following list of topics considered to be within the scope of the journal: </text:p>
      <text:list text:style-name="L6">
        <text:list-item>
          <text:p text:style-name="P19">Architectures for Educational Technology Systems </text:p>
        </text:list-item>
        <text:list-item>
          <text:p text:style-name="P19">Computer-Mediated Communication </text:p>
        </text:list-item>
        <text:list-item>
          <text:p text:style-name="P19">Cooperative/Collaborative Learning and Environments </text:p>
        </text:list-item>
        <text:list-item>
          <text:p text:style-name="P19">Cultural Issues in Educational System development </text:p>
        </text:list-item>
        <text:list-item>
          <text:p text:style-name="P19">Didactic/Pedagogical Issues and Teaching/Learning Strategies </text:p>
        </text:list-item>
        <text:list-item>
          <text:p text:style-name="P19">Distance Education/Learning </text:p>
        </text:list-item>
        <text:list-item>
          <text:p text:style-name="P19">Distance Learning Systems </text:p>
        </text:list-item>
        <text:list-item>
          <text:p text:style-name="P19">Distributed Learning Environments </text:p>
        </text:list-item>
        <text:list-item>
          <text:p text:style-name="P19">Educational Multimedia </text:p>
        </text:list-item>
        <text:list-item>
          <text:p text:style-name="P19">Evaluation </text:p>
        </text:list-item>
        <text:list-item>
          <text:p text:style-name="P19">Human-Computer Interface (HCI) Issues </text:p>
        </text:list-item>
        <text:list-item>
          <text:p text:style-name="P19">Hypermedia Systems/Applications </text:p>
        </text:list-item>
        <text:list-item>
          <text:p text:style-name="P19">Intelligent Learning/Tutoring Environments </text:p>
        </text:list-item>
        <text:list-item>
          <text:p text:style-name="P19">Interactive Learning Environments </text:p>
        </text:list-item>
        <text:list-item>
          <text:p text:style-name="P19">Learning by Doing </text:p>
        </text:list-item>
        <text:list-item>
          <text:p text:style-name="P19">Methodologies for Development of Educational Technology Systems </text:p>
        </text:list-item>
        <text:list-item>
          <text:p text:style-name="P19">Multimedia Systems/Applications </text:p>
        </text:list-item>
        <text:list-item>
          <text:p text:style-name="P19">Network-Based Learning Environments </text:p>
        </text:list-item>
        <text:list-item>
          <text:p text:style-name="P19">Online Education </text:p>
        </text:list-item>
        <text:list-item>
          <text:p text:style-name="P19">Simulations for Learning </text:p>
        </text:list-item>
        <text:list-item>
          <text:p text:style-name="P20">Web Based Instruction/Training </text:p>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DejaVu Sans" svg:font-family="'DejaVu Sans'" style:font-pitch="variable"/>
    <style:font-face style:name="Nimbus Roman No9 L" svg:font-family="'Nimbus Roman No9 L'" style:font-family-generic="roman" style:font-pitch="variable"/>
    <style:font-face style:name="Nimbus Sans L" svg:font-family="'Nimbus Sans 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a" fo:country="ES"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ca" fo:country="ES" style:font-name-asian="DejaVu Sans" style:font-size-asian="12pt" style:language-asian="none" style:country-asian="none" style:font-name-complex="DejaVu Sans"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Heading_20_1" style:display-name="Heading 1" style:family="paragraph" style:parent-style-name="Heading" style:next-style-name="Text_20_body" style:class="text" style:default-outline-level="1">
      <style:text-properties style:font-name="Nimbus Roman No9 L" fo:font-size="24pt" fo:font-weight="bold" style:font-name-asian="DejaVu Sans" style:font-size-asian="24pt" style:font-weight-asian="bold" style:font-name-complex="DejaVu Sans" style:font-size-complex="24pt" style:font-weight-complex="bold"/>
    </style:style>
    <style:style style:name="Heading_20_3" style:display-name="Heading 3" style:family="paragraph" style:parent-style-name="Heading" style:next-style-name="Text_20_body" style:class="text" style:default-outline-level="3">
      <style:text-properties style:font-name="Nimbus Roman No9 L" fo:font-size="14pt" fo:font-weight="bold" style:font-name-asian="DejaVu Sans" style:font-size-asian="14pt" style:font-weight-asian="bold" style:font-name-complex="DejaVu Sans" style:font-size-complex="14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5$Build-9011</meta:generator>
    <meta:initial-creator>Xavier</meta:initial-creator>
    <meta:creation-date>2006-10-06T08:13:37</meta:creation-date>
    <dc:creator>Xavier</dc:creator>
    <dc:date>2006-10-06T08:15:50</dc:date>
    <dc:language>ca-ES</dc:language>
    <meta:editing-cycles>2</meta:editing-cycles>
    <meta:editing-duration>PT2M21S</meta:editing-duration>
    <meta:user-defined meta:name="Info 1"/>
    <meta:user-defined meta:name="Info 2"/>
    <meta:user-defined meta:name="Info 3"/>
    <meta:user-defined meta:name="Info 4"/>
    <meta:document-statistic meta:table-count="1" meta:image-count="1" meta:object-count="0" meta:page-count="5" meta:paragraph-count="119" meta:word-count="1542" meta:character-count="10270"/>
  </office:meta>
</office:document-meta>
</file>